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 svg:panose-1="2 11 0 4 2 2 2 2 2 4"/>
    <style:font-face style:name="Yu Mincho" svg:font-family="Yu Mincho" style:font-family-generic="roman" style:font-pitch="variable" svg:panose-1="2 2 4 0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 svg:panose-1="2 11 0 4 2 2 2 2 2 4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</office:font-face-decls>
  <office:automatic-styles>
    <style:style style:name="P1" style:parent-style-name="Normal" style:master-page-name="MP0" style:family="paragraph">
      <style:paragraph-properties fo:break-before="page"/>
    </style:style>
  </office:automatic-styles>
  <office:body>
    <office:text text:use-soft-page-breaks="true">
      <text:p text:style-name="P1">To solve assertion and reasoning questions effectively, follow these rules:</text:p>
      <text:p text:style-name="Normal">1. Read Both Statements Carefully</text:p>
      <text:p text:style-name="Normal">Start by understanding the Assertion (A) and Reason (R) statements separately. Ensure you grasp what each statement means on its own.</text:p>
      <text:p text:style-name="Normal">2. Determine the Truth of Each Statement</text:p>
      <text:p text:style-name="Normal">Check if each statement (Assertion and Reason) is factually correct or incorrect. This helps in eliminating options where one or both statements are false.</text:p>
      <text:p text:style-name="Normal">3. Assess the Relationship Between A and R</text:p>
      <text:p text:style-name="Normal">If both statements are true, determine if Reason (R) explains Assertion (A) logically and directly.</text:p>
      <text:p text:style-name="Normal">Ask yourself: “Does the Reason provide the reason for the Assertion?”</text:p>
      <text:p text:style-name="Normal">4. Match with Answer Choices</text:p>
      <text:p text:style-name="Normal">Generally, the answer choices are structured as follows:</text:p>
      <text:p text:style-name="Normal">(A) Both A and R are true, and R is the correct explanation of A.</text:p>
      <text:p text:style-name="Normal">(B) Both A and R are true, but R is not the correct explanation of A.</text:p>
      <text:p text:style-name="Normal">(C) A is true, but R is false.</text:p>
      <text:p text:style-name="Normal">(D) A is false, but R is true.</text:p>
      <text:p text:style-name="Normal">Choose the correct option based on the truth of A and R and whether R explains A.</text:p>
      <text:p text:style-name="Normal">5. Watch for Keywords</text:p>
      <text:p text:style-name="Normal">Words like "because," "so," and "since" in Reason (R) may indicate that R is explaining A. This can help you identify a causal relationship if it exists.</text:p>
      <text:p text:style-name="Normal">6. Eliminate Distractors</text:p>
      <text:p text:style-name="Normal">If you determine that Reason (R) is irrelevant or doesn’t logically support Assertion (A), eliminate choices indicating a causal relationship.</text:p>
      <text:p text:style-name="Normal">7. Practice Logic and Consistency</text:p>
      <text:p text:style-name="Normal">Assertion and reasoning questions require logical reasoning. Avoid relying on guesswork; instead, analyze carefully for consistent logic and factuality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 svg:panose-1="2 11 0 4 2 2 2 2 2 4"/>
    <style:font-face style:name="Yu Mincho" svg:font-family="Yu Mincho" style:font-family-generic="roman" style:font-pitch="variable" svg:panose-1="2 2 4 0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 svg:panose-1="2 11 0 4 2 2 2 2 2 4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Yu Mincho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Yu Gothic Light" style:font-name-complex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Yu Gothic Light" style:font-name-complex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Yu Gothic Light" style:font-name-complex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Yu Gothic Light" style:font-name-complex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Yu Gothic Light" style:font-name-complex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Yu Gothic Light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Yu Gothic Light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Yu Gothic Light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Yu Gothic Light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Yu Gothic Light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Yu Gothic Light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Yu Gothic Light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Yu Gothic Light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Yu Gothic Light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Yu Gothic Light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Yu Gothic Light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Yu Gothic Light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Yu Gothic Light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Yu Gothic Light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Yu Gothic Light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Yu Gothic Light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Yu Gothic Light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parthapratimroy620@gmail.com</meta:initial-creator>
    <dc:creator>parthapratimroy620@gmail.com</dc:creator>
    <meta:creation-date>2024-11-13T01:30:00Z</meta:creation-date>
    <dc:date>2024-11-13T01:30:00Z</dc:date>
    <meta:template xlink:href="Normal.dotm" xlink:type="simple"/>
    <meta:editing-cycles>4</meta:editing-cycles>
    <meta:editing-duration>PT120S</meta:editing-duration>
    <meta:document-statistic meta:page-count="1" meta:paragraph-count="3" meta:word-count="231" meta:character-count="1548" meta:row-count="11" meta:non-whitespace-character-count="1320"/>
  </office:meta>
</office:document-meta>
</file>